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table="urn:oasis:names:tc:opendocument:xmlns:table:1.0" xmlns:style="urn:oasis:names:tc:opendocument:xmlns:style:1.0" xmlns:text="urn:oasis:names:tc:opendocument:xmlns:text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heet="urn:oasis:names:tc:opendocument:sh33tjs:1.0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37"/>
  </office:automatic-styles>
  <office:body>
    <office:spreadsheet>
      <table:table table:name="Sheet1" table:style-name="ta1">
        <table:table-row>
          <table:table-cell office:value-type="string">
            <text:p>Anno</text:p>
          </table:table-cell>
          <table:table-cell office:value-type="string">
            <text:p>Trimestre</text:p>
          </table:table-cell>
          <table:table-cell office:value-type="string">
            <text:p>Categoria di spesa</text:p>
          </table:table-cell>
          <table:table-cell office:value-type="string">
            <text:p>Tipologia di spesa</text:p>
          </table:table-cell>
          <table:table-cell office:value-type="string">
            <text:p>Importo</text:p>
          </table:table-cell>
          <table:table-cell office:value-type="string">
            <text:p>Beneficiari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8">
            <text:p>4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3">
            <text:p>5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0.76">
            <text:p>40.7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4">
            <text:p>15.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.29">
            <text:p>30.2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66.69">
            <text:p>566.6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.68">
            <text:p>23.6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5.17">
            <text:p>255.1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.86">
            <text:p>9.8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02.58">
            <text:p>102.5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3">
            <text:p>15.4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1.47">
            <text:p>51.4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53.17">
            <text:p>653.1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90">
            <text:p>29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261.04">
            <text:p>2261.0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9194.81">
            <text:p>69194.8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1.85">
            <text:p>151.8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6.31">
            <text:p>16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.8">
            <text:p>25.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.41">
            <text:p>23.4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0">
            <text:p>5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.16">
            <text:p>25.1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3.73">
            <text:p>73.7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58.83">
            <text:p>1558.8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1.96">
            <text:p>21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780.22">
            <text:p>2780.2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384.75">
            <text:p>1384.7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06.45">
            <text:p>806.4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9.02">
            <text:p>39.0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5.84">
            <text:p>65.8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948.2">
            <text:p>4948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7.42">
            <text:p>77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5.1">
            <text:p>55.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.85">
            <text:p>9.8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.47">
            <text:p>23.4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30.44">
            <text:p>130.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71.69">
            <text:p>671.6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4.55">
            <text:p>94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54.96">
            <text:p>654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.32">
            <text:p>30.3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5.78">
            <text:p>35.7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26">
            <text:p>22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26.3">
            <text:p>126.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49">
            <text:p>44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26">
            <text:p>22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06.45">
            <text:p>806.4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40">
            <text:p>14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30">
            <text:p>13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20.54">
            <text:p>220.5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13.18">
            <text:p>113.1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0.2">
            <text:p>0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800">
            <text:p>88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36.01">
            <text:p>436.0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00.95">
            <text:p>400.9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91.14">
            <text:p>291.1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98">
            <text:p>49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31.07">
            <text:p>131.0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9.51">
            <text:p>59.5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200">
            <text:p>12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44">
            <text:p>5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09">
            <text:p>70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8.79">
            <text:p>58.7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332">
            <text:p>733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780.22">
            <text:p>2780.2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38.52">
            <text:p>2538.5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200.52">
            <text:p>2200.5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979">
            <text:p>197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6.25">
            <text:p>26.2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9">
            <text:p>7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5.64">
            <text:p>55.6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016.87">
            <text:p>1016.8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249.96">
            <text:p>1249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049.24">
            <text:p>2049.2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86.09">
            <text:p>2586.0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8.88">
            <text:p>48.8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82.88">
            <text:p>182.8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2.54">
            <text:p>72.5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6.61">
            <text:p>66.6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9.11">
            <text:p>59.1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93.53">
            <text:p>393.5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6.34">
            <text:p>36.3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1.71">
            <text:p>81.7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.8">
            <text:p>9.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.02">
            <text:p>30.0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78.54">
            <text:p>478.5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8">
            <text:p>4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.44">
            <text:p>23.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047.49">
            <text:p>2047.4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56.31">
            <text:p>2556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710.39">
            <text:p>1710.3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914.01">
            <text:p>1914.0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56.18">
            <text:p>56.1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6.36">
            <text:p>96.3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820">
            <text:p>282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6.45">
            <text:p>76.4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780.22">
            <text:p>2780.2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23.42">
            <text:p>423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790">
            <text:p>179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9.29">
            <text:p>69.2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4.75">
            <text:p>24.7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44.58">
            <text:p>2344.5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40.47">
            <text:p>140.4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3.58">
            <text:p>83.5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76.98">
            <text:p>376.9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6">
            <text:p>23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36">
            <text:p>23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32.11">
            <text:p>1532.1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46.44">
            <text:p>246.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00.62">
            <text:p>200.6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40">
            <text:p>14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3.7">
            <text:p>93.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6.3">
            <text:p>36.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3.72">
            <text:p>33.7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5.42">
            <text:p>15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09.89">
            <text:p>409.8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.02">
            <text:p>30.0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.85">
            <text:p>9.8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7.75">
            <text:p>47.7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5.36">
            <text:p>25.3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0.81">
            <text:p>80.8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61.34">
            <text:p>61.3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73.72">
            <text:p>273.7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96.17">
            <text:p>296.1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62.66">
            <text:p>162.6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31.33">
            <text:p>831.33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8.34">
            <text:p>308.3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760.46">
            <text:p>760.4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683">
            <text:p>1683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01.56">
            <text:p>201.5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6">
            <text:p>2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918">
            <text:p>91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923.37">
            <text:p>8923.37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43.9">
            <text:p>143.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683">
            <text:p>1683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2.02">
            <text:p>12.0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19.31">
            <text:p>819.31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500">
            <text:p>450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11.46">
            <text:p>211.4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443.47">
            <text:p>443.47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300">
            <text:p>130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06.45">
            <text:p>806.4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64.1">
            <text:p>364.1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856.4">
            <text:p>1856.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1683">
            <text:p>1683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000">
            <text:p>200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24.2">
            <text:p>24.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0">
            <text:p>3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31.8">
            <text:p>31.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di servizi</text:p>
          </table:table-cell>
          <table:table-cell office:value-type="float" office:value="806.45">
            <text:p>806.4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23126.9">
            <text:p>23126.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1639.34">
            <text:p>1639.3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2864.84">
            <text:p>2864.8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22.78">
            <text:p>22.7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44.03">
            <text:p>44.0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929.65">
            <text:p>929.6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office:value-type="float" office:value="10470.92">
            <text:p>10470.9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68.8">
            <text:p>1668.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7595.89">
            <text:p>7595.8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598.57">
            <text:p>2598.5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884.92">
            <text:p>1884.9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03.8">
            <text:p>303.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44.7">
            <text:p>244.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7477">
            <text:p>747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0000">
            <text:p>200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820.14">
            <text:p>3820.1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9651.08">
            <text:p>19651.0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97.6">
            <text:p>297.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63.2">
            <text:p>463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92">
            <text:p>19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9.2">
            <text:p>139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74.13">
            <text:p>574.1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9165.08">
            <text:p>9165.0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4795.51">
            <text:p>14795.5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7.2">
            <text:p>137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.42">
            <text:p>16.4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9">
            <text:p>4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.59">
            <text:p>13.5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819.67">
            <text:p>819.6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770">
            <text:p>77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00">
            <text:p>5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895.93">
            <text:p>895.9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73.88">
            <text:p>173.8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3902.36">
            <text:p>23902.3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943.79">
            <text:p>2943.7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9606.82">
            <text:p>169606.8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6.83">
            <text:p>136.8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543.06">
            <text:p>1543.0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56.94">
            <text:p>1356.9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9999.59">
            <text:p>19999.5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900">
            <text:p>9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2.15">
            <text:p>22.1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11716.93">
            <text:p>111716.9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20">
            <text:p>32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23704.39">
            <text:p>123704.3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012.12">
            <text:p>2012.1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724.96">
            <text:p>1724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600">
            <text:p>36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832.6">
            <text:p>3832.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6.04">
            <text:p>46.0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3240">
            <text:p>4324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852.46">
            <text:p>3852.4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3081.97">
            <text:p>3081.9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012.8">
            <text:p>1012.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88">
            <text:p>58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656.8">
            <text:p>656.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986.4">
            <text:p>986.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23.2">
            <text:p>523.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68.8">
            <text:p>1368.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764.8">
            <text:p>764.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633.6">
            <text:p>633.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189.6">
            <text:p>1189.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91.26">
            <text:p>491.2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76.44">
            <text:p>576.4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9.2">
            <text:p>169.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76.44">
            <text:p>576.4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33.89">
            <text:p>533.8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2858">
            <text:p>285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37.2">
            <text:p>137.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.42">
            <text:p>16.4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61.37">
            <text:p>61.37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2.37">
            <text:p>12.37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41.93">
            <text:p>141.93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16.95">
            <text:p>16.9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0.69">
            <text:p>50.6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498.29">
            <text:p>498.2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office:value-type="float" office:value="596.34">
            <text:p>596.3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00">
            <text:p>4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8004.92">
            <text:p>28004.9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927.31">
            <text:p>927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6.21">
            <text:p>66.2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22.04">
            <text:p>122.0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8.06">
            <text:p>48.0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0">
            <text:p>5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26.4">
            <text:p>326.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104.2">
            <text:p>2104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525.6">
            <text:p>2525.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81.32">
            <text:p>81.3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0076.96">
            <text:p>20076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968.5">
            <text:p>5968.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69.2">
            <text:p>669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77.74">
            <text:p>677.7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261.25">
            <text:p>1261.2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4807.14">
            <text:p>14807.1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375.04">
            <text:p>4375.0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47.3">
            <text:p>447.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73.24">
            <text:p>573.2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100.01">
            <text:p>1100.0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553.31">
            <text:p>5553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2378.4">
            <text:p>12378.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985.44">
            <text:p>3985.4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9662.46">
            <text:p>9662.4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4.64">
            <text:p>34.6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9.29">
            <text:p>19.2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60.31">
            <text:p>260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702.62">
            <text:p>2702.6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907.11">
            <text:p>907.1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453.55">
            <text:p>3453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14.61">
            <text:p>514.6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18.45">
            <text:p>518.4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179.57">
            <text:p>1179.5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21.28">
            <text:p>421.2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0.39">
            <text:p>20.3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670.74">
            <text:p>2670.7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2.56">
            <text:p>222.5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2.56">
            <text:p>222.5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2.56">
            <text:p>222.5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2.56">
            <text:p>222.5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2618.57">
            <text:p>12618.5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51.55">
            <text:p>1051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51.55">
            <text:p>1051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51.55">
            <text:p>1051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51.55">
            <text:p>1051.5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09.84">
            <text:p>409.8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636.57">
            <text:p>1636.5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15.11">
            <text:p>415.1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56.93">
            <text:p>356.9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194.92">
            <text:p>1194.9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76.28">
            <text:p>376.2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72.48">
            <text:p>272.4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0899.68">
            <text:p>20899.68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757.33">
            <text:p>22757.3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010.2">
            <text:p>2010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2639.85">
            <text:p>12639.8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152.15">
            <text:p>2152.1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718.03">
            <text:p>2718.0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3278.2">
            <text:p>13278.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473.57">
            <text:p>1473.5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44.54">
            <text:p>144.5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9.86">
            <text:p>69.8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53.53">
            <text:p>53.5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4.07">
            <text:p>44.0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0">
            <text:p>4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36.74">
            <text:p>336.7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271.67">
            <text:p>6271.6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731.23">
            <text:p>10731.2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5785.1">
            <text:p>25785.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990.95">
            <text:p>4990.95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8786.31">
            <text:p>8786.3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1349.46">
            <text:p>21349.4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83.04">
            <text:p>283.0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7.96">
            <text:p>47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14207.47">
            <text:p>214207.4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847.52">
            <text:p>847.52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208.19">
            <text:p>2208.1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039.71">
            <text:p>2039.7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9.45">
            <text:p>109.4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978.11">
            <text:p>4978.11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872">
            <text:p>187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81.89">
            <text:p>81.8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45.55">
            <text:p>145.5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80.68">
            <text:p>180.6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70">
            <text:p>7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63434">
            <text:p>6343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296.4">
            <text:p>296.4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10000">
            <text:p>10000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1510.26">
            <text:p>41510.26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99.88">
            <text:p>499.8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463.28">
            <text:p>463.2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office:value-type="float" office:value="390.99">
            <text:p>390.99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office:value-type="float" office:value="5000">
            <text:p>50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office:value-type="float" office:value="1500">
            <text:p>1500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office:value-type="float" office:value="1639.34">
            <text:p>1639.34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office:value-type="float" office:value="109.16">
            <text:p>109.1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office:value-type="float" office:value="371.17">
            <text:p>371.17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1451">
            <text:p>145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74.46">
            <text:p>74.4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45.9">
            <text:p>45.9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127.96">
            <text:p>127.9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62.3">
            <text:p>62.3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9787.51">
            <text:p>9787.51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1659.06">
            <text:p>1659.06</text:p>
          </table:table-cell>
          <table:table-cell office:value-type="string">
            <text:p>Altro soggetto pubblico e privato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4661.28">
            <text:p>4661.2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4831.32">
            <text:p>4831.3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2351.02">
            <text:p>2351.02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537.38">
            <text:p>537.38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16352.35">
            <text:p>16352.35</text:p>
          </table:table-cell>
          <table:table-cell office:value-type="string">
            <text:p>Persona fisica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office:value-type="float" office:value="110394.33">
            <text:p>110394.33</text:p>
          </table:table-cell>
          <table:table-cell office:value-type="string">
            <text:p>Persona fisic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able="urn:oasis:names:tc:opendocument:xmlns:table:1.0" xmlns:style="urn:oasis:names:tc:opendocument:xmlns:style:1.0" xmlns:text="urn:oasis:names:tc:opendocument:xmlns:text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master-styles>
    <style:master-page style:name="mp1" style:page-layout-name="mp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SheetJS 0.18.5</meta:generator>
  </office:meta>
</office:document-meta>
</file>